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a xlink:type="simple" xlink:href="https://suno.com/song/635c51c0-dbe5-48c8-9574-b873a89e43d6?sh=GXK1PyBuwxf2iU2R" text:style-name="Internet_20_link" text:visited-style-name="Visited_20_Internet_20_Link">https://suno.com/song/635c51c0-dbe5-48c8-9574-b873a89e43d6?sh=GXK1PyBuwxf2iU2R</text:a></text:p>
      <text:p text:style-name="Standard">https://suno.com/song/635c51c0-dbe5-48c8-9574-b873a89e43d6?sh=GXK1PyBuwxf2iU2R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02in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73in" fo:page-height="11.6925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3M10S</meta:editing-duration>
    <meta:editing-cycles>4</meta:editing-cycles>
    <meta:generator>OpenOffice/4.1.15$Win32 OpenOffice.org_project/4115m2$Build-9813</meta:generator>
    <dc:date>2026-07-29T17:32:18.37</dc:date>
    <dc:creator>Gary </dc:creator>
    <meta:document-statistic meta:table-count="0" meta:image-count="0" meta:object-count="0" meta:page-count="1" meta:paragraph-count="2" meta:word-count="2" meta:character-count="156"/>
    <meta:user-defined meta:name="Info 1"/>
    <meta:user-defined meta:name="Info 2"/>
    <meta:user-defined meta:name="Info 3"/>
    <meta:user-defined meta:name="Info 4"/>
  </office:meta>
</office:document-meta>
</file>